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Eindhoven, melding Besluit activiteiten leefomgeving, ​Oirschotsedijk/Ekkersrijt te ​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Eindhoven maakt bekend dat er een melding ingevolge het Besluit activiteiten leefomgeving (Bal) is ontvangen.</text:p>
            <text:p text:style-name="common-al">Bedrijf: GBN Groep B.V.</text:p>
            <text:p text:style-name="common-al">Locatie: ​Oirschotsedijk/Ekkersrijt te ​Eindhoven</text:p>
            <text:p text:style-name="common-al">Activiteit: MBA Opslaan van grond</text:p>
            <text:p text:style-name="common-al">Voor: Het tijdelijk opslaan van grondDatum melding: 24 augustus 2026DSO-verzoeknummer: 2026082400085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440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81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1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1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440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Gemeente ​Eindhoven, melding Besluit activiteiten leefomgeving, ​Oirschotsedijk/Ekkersrijt te ​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13</meta:user-defined>
    <meta:user-defined meta:name="OVERHEIDop.GmbID/DC.identifier">gmb-2026-405813</meta:user-defined>
    <meta:user-defined meta:name="OVERHEIDop.versieInformatie"/>
  </office:meta>
</office:document-meta>
</file>