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Hallerhoek 5 7683PG Den Ham, geaccepteerd. De publicatie van deze melding heeft abusievelijk niet eerder plaatsgevonden. Met deze kennisgeving wordt dit herstel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 Omgevingsdienst Twente:</text:span> zaaknummer: Z2024-ODT-010564</text:p>
            <text:p text:style-name="common-al">
            <text:span text:style-name="nadrukvet">Verzonden: </text:span>16-07-2024</text:p>
            <text:p text:style-name="common-al">
            <text:span text:style-name="nadrukvet">Waar:</text:span> Hallerhoek 5 7683PG Den Ham</text:p>
            <text:p text:style-name="common-al">
            <text:span text:style-name="nadrukvet">Projectomschrijving:</text:span> ODT publicatie - De melding heeft betrekking op de activiteit(en):Mobiel breken van bouw- en sloopafval</text:p>
            <text:p text:style-name="common-al">U kunt geen bezwaar maken tegen een ingediende meld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40581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1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1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TR-Z2024-001196</meta:user-defined>
    <meta:user-defined meta:name="DCTERMS.abstract">Mobiel puinbreken Hallerhoek 5  Den Ham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, Hallerhoek 5 7683PG Den Ham, geaccepteerd. De publicatie van deze melding heeft abusievelijk niet eerder plaatsgevonden. Met deze kennisgeving wordt dit hersteld.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812</meta:user-defined>
    <meta:user-defined meta:name="OVERHEIDop.GmbID/DC.identifier">gmb-2026-405812</meta:user-defined>
    <meta:user-defined meta:name="OVERHEIDop.versieInformatie"/>
  </office:meta>
</office:document-meta>
</file>