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wijzigen van bestemming van bedrijfswoning naar reguliere woning, Vekenweg 1, 1657 EC Abbe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6-08-2026 besloten om de beslistermijn voor de aanvraag met zaaknummer CLZ-00000688 voor een omgevingsvergunning voor het wijzigen van bestemming van bedrijfswoning naar reguliere woning op locatie Vekenweg 1, 1657 EC Abbekerk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4058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00688</meta:user-defined>
    <dc:language>nl</dc:language>
    <meta:user-defined meta:name="OVERHEIDop.locatietype/OVERHEIDop.gebiedsmarkering">Vlak</meta:user-defined>
    <meta:user-defined meta:name="DC.title">Kennisgeving verlenging beslistermijn aanvraag omgevingsvergunning voor het wijzigen van bestemming van bedrijfswoning naar reguliere woning, Vekenweg 1, 1657 EC Abbekerk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09</meta:user-defined>
    <meta:user-defined meta:name="OVERHEIDop.GmbID/DC.identifier">gmb-2026-405809</meta:user-defined>
    <meta:user-defined meta:name="OVERHEIDop.versieInformatie"/>
  </office:meta>
</office:document-meta>
</file>