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realiseren van een loods - de Haspel-boven 5, 9354XL Zevenhuizen, Leek (LEE01) F 32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26 augustus 2026 een besluit genomen op de aanvraag met zaaknummer 2026192220 voor het realiseren van een loods op locatie de Haspel-boven 5, 9354XL Zevenhuizen, Leek (LEE01) F 3287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40580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0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0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192220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Besluit op aanvraag: Omgevingsvergunning (regulier) voor het realiseren van een loods - de Haspel-boven 5, 9354XL Zevenhuizen, Leek (LEE01) F 3287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04</meta:user-defined>
    <meta:user-defined meta:name="OVERHEIDop.GmbID/DC.identifier">gmb-2026-405804</meta:user-defined>
    <meta:user-defined meta:name="OVERHEIDop.versieInformatie"/>
  </office:meta>
</office:document-meta>
</file>