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Heuvelaar 10, 5085 GD E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kappen van 9 bomen en het verplaatsen van 6 bomen Heuvelaar 10, 5085 GD Es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Heuvelaar 10, 5085 GD Esbeek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kappen van 9 bomen en het verplaatsen van 6 bomen 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25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605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om kappen of houtopstand vellen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580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860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 Heuvelaar 10, 5085 GD Esbee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03</meta:user-defined>
    <meta:user-defined meta:name="OVERHEIDop.GmbID/DC.identifier">gmb-2026-405803</meta:user-defined>
    <meta:user-defined meta:name="OVERHEIDop.versieInformatie"/>
  </office:meta>
</office:document-meta>
</file>