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ijkerstraatweg nabij 133 1951 EC Velsen-Noord, verbouwing naar woning op 1e verdieping en gevelwijzig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Wijkerstraatweg nabij 133 1951 EC Velsen-Noord, verbouwing naar woning op 1e verdieping en gevelwijziging</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Wijkerstraatweg nabij 133 1951 EC Velsen-Noord, verbouwing naar woning op 1e verdieping en gevelwijziging (25-08-2026) 04534068739</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068739" xlink:type="simple">https://eloket.velsen.nl/o/search?q=04534068739</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40579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9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9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4068739</meta:user-defined>
    <dc:language>nl</dc:language>
    <meta:user-defined meta:name="OVERHEIDop.locatietype/OVERHEIDop.gebiedsmarkering">Vlak</meta:user-defined>
    <meta:user-defined meta:name="DC.title">Verleende omgevingsvergunning Wijkerstraatweg nabij 133 1951 EC Velsen-Noord, verbouwing naar woning op 1e verdieping en gevelwijziging</meta:user-defined>
    <meta:user-defined meta:name="DCTERMS.W3CDTF/DCTERMS.available">2026-08-28</meta:user-defined>
    <meta:user-defined meta:name="DCTERMS.W3CDTF/OVERHEIDop.jaargang">2026</meta:user-defined>
    <meta:user-defined meta:name="OVERHEIDop.publicationIssue">405793</meta:user-defined>
    <meta:user-defined meta:name="OVERHEIDop.GmbID/DC.identifier">gmb-2026-405793</meta:user-defined>
    <meta:user-defined meta:name="OVERHEIDop.versieInformatie"/>
  </office:meta>
</office:document-meta>
</file>