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– Melding Besluit activiteiten leefomgeving (Bal) – ’t Zand 2, Wester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 </text:p>
            <text:p text:style-name="common-al">Voor:  Opslaan van propaan in een opslagtank </text:p>
            <text:p text:style-name="common-al">Locatie: ’t Zand 2, 5843 BB Westerbeek</text:p>
            <text:p text:style-name="common-al">DSO-kenmerk: 2026061601080</text:p>
            <text:p text:style-name="common-al">Zaaknummer:  Z/507826</text:p>
            <text:p text:style-name="common-al">Datum ontvangen:  16-06-2026 </text:p>
            <text:p text:style-name="last-al">Tegen deze melding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77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507826 </meta:user-defined>
    <dc:language>nl</dc:language>
    <meta:user-defined meta:name="OVERHEIDop.locatietype/OVERHEIDop.gebiedsmarkering">Adres</meta:user-defined>
    <meta:user-defined meta:name="DC.title">Gemeente Land van Cuijk – Melding Besluit activiteiten leefomgeving (Bal) – ’t Zand 2, Westerbee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73</meta:user-defined>
    <meta:user-defined meta:name="OVERHEIDop.GmbID/DC.identifier">gmb-2026-405773</meta:user-defined>
    <meta:user-defined meta:name="OVERHEIDop.versieInformatie"/>
  </office:meta>
</office:document-meta>
</file>