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Lindestraat 33, 5553E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-08-2026 een aanvraag omgevingsvergunning ontvangen.</text:p>
            <text:p text:style-name="common-al">Het betreft een aanvraag op locatie Lindestraat 33 5553EA Valkenswaard met omschrijving uitbreiden woning aan de linker zij-/ en achterkant en zaaknummer <text:span text:style-name="nadrukvet">515810</text:span>.</text:p>
            <text:p text:style-name="common-al">De zaak is geregistreerd onder nummer 515810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40576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7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5810</meta:user-defined>
    <meta:user-defined meta:name="DCTERMS.abstract">uitbreiden woning aan de linker zij-/ en achterkant, Lindestraat 33</meta:user-defined>
    <dc:language>nl</dc:language>
    <meta:user-defined meta:name="OVERHEIDop.locatietype/OVERHEIDop.gebiedsmarkering">Vlak</meta:user-defined>
    <meta:user-defined meta:name="DC.title">Ingediende aanvraag omgevingsvergunning Lindestraat 33, 5553EA Valkenswaar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767</meta:user-defined>
    <meta:user-defined meta:name="OVERHEIDop.GmbID/DC.identifier">gmb-2026-405767</meta:user-defined>
    <meta:user-defined meta:name="OVERHEIDop.versieInformatie"/>
  </office:meta>
</office:document-meta>
</file>