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ingediende aanvraag omgevingsvergunning - Diverse locaties op Amersfoortseweg, Driebergsestraatweg, Langbroekerweg, Leersumsestraatweg, Maarsbergseweg, Rijksstraatweg, Woudenbergseweg in Doorn, Leersum, Maarn en Maarsbergen,, kappen van 35 bomen langs de N225, N226 en N227 (RX2026-00002102, 25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aanvraag voor een omgevingsvergunning hebben ontvangen:</text:p>
            <text:p text:style-name="common-al">Diverse locaties op Amersfoortseweg, Driebergsestraatweg, Langbroekerweg, Leersumsestraatweg, Maarsbergseweg, Rijksstraatweg, Woudenbergseweg in Doorn, Leersum, Maarn en Maarsbergen,, kappen van 35 bomen langs de N225, N226 en N227 (RX2026-00002102, 25 augustus 2026)</text:p>
            <text:p text:style-name="last-al">De bovenstaande bekendmaking houdt in dat deze aanvragen zijn ingediend. Deze aanvragen worden niet fysiek ter inzage gelegd in het Cultuurhuis in Doorn. Voor inzage in de stukken kunt u contact opnemen met de gemeente Utrechtse Heuvelrug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40574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74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74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RX2026-00002102</meta:user-defined>
    <meta:user-defined meta:name="DCTERMS.abstract">Diverse locaties op Amersfoortseweg, Driebergsestraatweg, Langbroekerweg, Leersumsestraatweg, Maarsbergseweg, Rijksstraatweg, Woudenbergseweg in Doorn, Leersum, Maarn en Maarsbergen,, kappen van 35 bomen langs de N225, N226 en N227 (RX2026-00002102, 25 augustus 2026)</meta:user-defined>
    <dc:language>nl</dc:language>
    <meta:user-defined meta:name="OVERHEIDop.locatietype/OVERHEIDop.gebiedsmarkering">Vlak</meta:user-defined>
    <meta:user-defined meta:name="DC.title">Gemeente Utrechtse Heuvelrug, ingediende aanvraag omgevingsvergunning - Diverse locaties op Amersfoortseweg, Driebergsestraatweg, Langbroekerweg, Leersumsestraatweg, Maarsbergseweg, Rijksstraatweg, Woudenbergseweg in Doorn, Leersum, Maarn en Maarsbergen,, kappen van 35 bomen langs de N225, N226 en N227 (RX2026-00002102, 25 augustus 2026)</meta:user-defined>
    <meta:user-defined meta:name="DCTERMS.W3CDTF/DCTERMS.available">2026-08-28</meta:user-defined>
    <meta:user-defined meta:name="DCTERMS.W3CDTF/OVERHEIDop.jaargang">2026</meta:user-defined>
    <meta:user-defined meta:name="OVERHEIDop.publicationIssue">405740</meta:user-defined>
    <meta:user-defined meta:name="OVERHEIDop.GmbID/DC.identifier">gmb-2026-405740</meta:user-defined>
    <meta:user-defined meta:name="OVERHEIDop.versieInformatie"/>
  </office:meta>
</office:document-meta>
</file>