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6215, Blazerstraat 5616K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6215 </text:p>
            <text:p text:style-name="common-al"> Omschrijving: plaatsen van een waterbuffervat met houten ombouw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Blazerstraat 5616KT Eindhoven</text:p>
              </text:list-item>
            </text:list>
            <text:p text:style-name="common-al"> Soort aanvraag: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573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3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3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215</meta:user-defined>
    <meta:user-defined meta:name="DCTERMS.abstract">plaatsen van een waterbuffervat met houten om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6215, Blazerstraat 5616KT Eindhov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35</meta:user-defined>
    <meta:user-defined meta:name="OVERHEIDop.GmbID/DC.identifier">gmb-2026-405735</meta:user-defined>
    <meta:user-defined meta:name="OVERHEIDop.versieInformatie"/>
  </office:meta>
</office:document-meta>
</file>