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evenementenvergunning voor het organiseren van het evenement Waterland Werkt op 4 oktober 2026, Spinnekop 1, 2 en 3, 1444GN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augustus 2026 heeft de gemeente een aanvraag ontvangen voor een evenementenvergunning voor het organiseren van het evenement Waterland Werkt op 4 oktober 2026 op het adres Spinnekop 1, 2 en 3, 1444GN Purmerend. De aanvraag is geregistreerd onder zaaknummer Z2026-00003484. Dit is aangevraagd:</text:p>
            <text:list text:style-name="id1-3-2-1-1-2">
              <text:list-item text:style-override="id1-3-2-1-1-2-1">
                <text:number>•</text:number>
                <text:p text:style-name="al">Houden van een evenement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40573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73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73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3484</meta:user-defined>
    <meta:user-defined meta:name="DCTERMS.abstract">Betreft: aanvraag op locatie Spinnekop 1, 2 en 3, 1444GN Purmerend</meta:user-defined>
    <dc:language>nl</dc:language>
    <meta:user-defined meta:name="OVERHEIDop.locatietype/OVERHEIDop.gebiedsmarkering">Vlak</meta:user-defined>
    <meta:user-defined meta:name="DC.title">Aanvraag evenementenvergunning voor het organiseren van het evenement Waterland Werkt op 4 oktober 2026, Spinnekop 1, 2 en 3, 1444GN Purmerend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733</meta:user-defined>
    <meta:user-defined meta:name="OVERHEIDop.GmbID/DC.identifier">gmb-2026-405733</meta:user-defined>
    <meta:user-defined meta:name="OVERHEIDop.versieInformatie"/>
  </office:meta>
</office:document-meta>
</file>