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-gunning Breedvennen 42, 5595DG Leen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heeft op 26-08-2026 een aanvraag omgevingsvergunning ontvangen.</text:p>
            <text:p text:style-name="common-al">Het betreft een aanvraag op locatie Breedvennen 42, 5595DG Leende met omschrijving: "Het plaatsen van een erfafscheiding", met  zaaknummer <text:span text:style-name="nadrukvet">515813</text:span>.</text:p>
            <text:p text:style-name="common-al">De zaak is geregistreerd onder nummer 515813 en is aangevraagd voor de volgende onderdelen: Bouwen (omgevingsplan)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40572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72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72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15813</meta:user-defined>
    <meta:user-defined meta:name="DCTERMS.abstract">Het plaatsen van een erfafscheiding Breedvennen 42 te Leende</meta:user-defined>
    <dc:language>nl</dc:language>
    <meta:user-defined meta:name="OVERHEIDop.locatietype/OVERHEIDop.gebiedsmarkering">Vlak</meta:user-defined>
    <meta:user-defined meta:name="DC.title">Ingediende aanvraag omgevingsver-gunning Breedvennen 42, 5595DG Leend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727</meta:user-defined>
    <meta:user-defined meta:name="OVERHEIDop.GmbID/DC.identifier">gmb-2026-405727</meta:user-defined>
    <meta:user-defined meta:name="OVERHEIDop.versieInformatie"/>
  </office:meta>
</office:document-meta>
</file>