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atroclosstraat 5-H 1076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begane grond door het maken van een doorbraak in de constructieve tussenwand met behoud van de bestemming tot woning</text:p>
            <text:p text:style-name="common-al">Zaakadres: Patroclosstraat 5-H 1076ND Amsterdam</text:p>
            <text:p text:style-name="common-al">Datum ontvangst: 24-06-2026</text:p>
            <text:p text:style-name="common-al">Zaaknummer: Z2026-027872</text:p>
            <text:p text:style-name="common-al">DSO-nummer: 20260624017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72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72</meta:user-defined>
    <meta:user-defined meta:name="DCTERMS.abstract">veranderen van de begane grond door het maken van een doorbraak in de constructieve tussenwand met behoud van de bestemming tot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atroclosstraat 5-H 1076ND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20</meta:user-defined>
    <meta:user-defined meta:name="OVERHEIDop.GmbID/DC.identifier">gmb-2026-405720</meta:user-defined>
    <meta:user-defined meta:name="OVERHEIDop.versieInformatie"/>
  </office:meta>
</office:document-meta>
</file>