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ntheffing artikel 35 Alcoholwet, Nazomerfeesten bij Sportcafé de Oostwal, Beverplein 2 A, 1834 GS Sint Pancras</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ontheffing op grond van artikel 35 van de Alcoholwet is verleend:</text:p>
            <text:p text:style-name="common-al">
            
          </text:p>
            <text:p text:style-name="common-al">Voor: nazomerfeesten bij Sportcafé de Oostwal</text:p>
            <text:p text:style-name="common-al">Datum activiteit: 5 september 2026 tot en met 12 september 2026</text:p>
            <text:p text:style-name="common-al">Locatie: Beverplein 2 A, 1834 GS Sint Pancras</text:p>
            <text:p text:style-name="common-al">Verzonden op: 26 augustus 2026</text:p>
            <text:p text:style-name="common-al">Zaaknummer: 1274799</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570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0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0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274799</meta:user-defined>
    <dc:language>nl</dc:language>
    <meta:user-defined meta:name="OVERHEIDop.locatietype/OVERHEIDop.gebiedsmarkering">Punt</meta:user-defined>
    <meta:user-defined meta:name="DC.title">Kennisgeving verleende ontheffing artikel 35 Alcoholwet, Nazomerfeesten bij Sportcafé de Oostwal, Beverplein 2 A, 1834 GS Sint Pancras</meta:user-defined>
    <meta:user-defined meta:name="DCTERMS.W3CDTF/DCTERMS.available">2026-08-28</meta:user-defined>
    <meta:user-defined meta:name="DCTERMS.W3CDTF/OVERHEIDop.jaargang">2026</meta:user-defined>
    <meta:user-defined meta:name="OVERHEIDop.publicationIssue">405707</meta:user-defined>
    <meta:user-defined meta:name="OVERHEIDop.GmbID/DC.identifier">gmb-2026-405707</meta:user-defined>
    <meta:user-defined meta:name="OVERHEIDop.versieInformatie"/>
  </office:meta>
</office:document-meta>
</file>