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LM Tour op 4 september: houd rekening met verkeersmaatregelen</text:p>
      <text:section text:name="regeling_id1-3-2" text:style-name="regeling">
        <text:section text:name="aanhef_id1-3-2-1" text:style-name="aanhef">
          <text:section text:name="preambule_id1-3-2-1-1" text:style-name="preambule">
            <text:p text:style-name="al">Op vrijdag 4 september is Bergen op Zoom finishplaats van de ZLM Tour. Dat belooft een mooie dag vol wielersport en gezelligheid in onze stad. Om de wedstrijd veilig te laten verlopen, gelden die dag wel verschillende verkeersmaatregelen.</text:p>
            <text:p text:style-name="al">De Zuid-Westsingel en de Gertrudisboulevard zijn van 09.00 tot 18.30 uur afgesloten voor verkeer. De overige wegen op het parcours van de lokale ronde zijn naar verwachting afgesloten tussen 15.00 en 16.15 uur. Tijdens deze periode is de bereikbaarheid van delen van de stad beperkt en gelden verschillende omleidingsroutes.</text:p>
            <text:p text:style-name="al">Woon je aan of vlak bij het parcours? Of moet je die dag met de auto de stad in of uit? Bekijk dan vooraf welke gevolgen de wedstrijd heeft voor jouw route. Op de website vind je onder meer informatie over wegafsluitingen, omleidingen, oversteekpunten, parkeerverboden en bereikbaarheid per wijk.</text:p>
            <text:p text:style-name="al">Kijk voor alle informatie op: <text:a xlink:href="https://www.bergenopzoom.nl/zlm-tour" xlink:type="simple">www.bergenopzoom.nl/zlm-tour</text:a></text:p>
            <text:p text:style-name="al">We kijken uit naar een mooie wielerdag en hopen veel inwoners langs het parcours te zien.</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40569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9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9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ergen op Zoom</meta:user-defined>
    <meta:user-defined meta:name="OVERHEID.Informatietype/DC.type">officiële publicatie</meta:user-defined>
    <meta:user-defined meta:name="OVERHEIDop.Rubriek/DC.type">overige overheidsinformatie</meta:user-defined>
    <meta:user-defined meta:name="OVERHEID.Gemeente/OVERHEID.authority">Bergen op Zoom</meta:user-defined>
    <meta:user-defined meta:name="OVERHEID.Gemeente/DCTERMS.publisher">Bergen op Zoom</meta:user-defined>
    <meta:user-defined meta:name="OVERHEID.TaxonomieBeleidsagendaDecentraal/OVERHEID.category">Verkeer | Organisatie en beleid</meta:user-defined>
    <dc:language>nl</dc:language>
    <meta:user-defined meta:name="OVERHEIDop.locatietype/OVERHEIDop.gebiedsmarkering">Gemeente</meta:user-defined>
    <meta:user-defined meta:name="DC.title">ZLM Tour op 4 september: houd rekening met verkeersmaatregelen</meta:user-defined>
    <meta:user-defined meta:name="DCTERMS.W3CDTF/DCTERMS.available">2026-08-28</meta:user-defined>
    <meta:user-defined meta:name="DCTERMS.W3CDTF/OVERHEIDop.jaargang">2026</meta:user-defined>
    <meta:user-defined meta:name="OVERHEIDop.publicationIssue">405698</meta:user-defined>
    <meta:user-defined meta:name="OVERHEIDop.GmbID/DC.identifier">gmb-2026-405698</meta:user-defined>
    <meta:user-defined meta:name="OVERHEIDop.versieInformatie"/>
  </office:meta>
</office:document-meta>
</file>