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aniël Stalpertstraat 103-3 1072X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etrekken van bergingen bij de bestaande woning waardoor de brandcompartimentering veranderd en het plaatsen van een trap</text:p>
            <text:p text:style-name="common-al">Zaakadres: Daniël Stalpertstraat 103-3 1072XD Amsterdam</text:p>
            <text:p text:style-name="common-al">Datum ontvangst: 18-08-2026</text:p>
            <text:p text:style-name="common-al">Zaaknummer: Z2026-036825</text:p>
            <text:p text:style-name="common-al">DSO-nummer: 202608180108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69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9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9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6825</meta:user-defined>
    <meta:user-defined meta:name="DCTERMS.abstract">betrekken van bergingen bij de bestaande woning waardoor de brandcompartimentering veranderd en het plaatsen van een tra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aniël Stalpertstraat 103-3 1072XD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90</meta:user-defined>
    <meta:user-defined meta:name="OVERHEIDop.GmbID/DC.identifier">gmb-2026-405690</meta:user-defined>
    <meta:user-defined meta:name="OVERHEIDop.versieInformatie"/>
  </office:meta>
</office:document-meta>
</file>