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1 boom op de locatie Kerkpad 4 d, 1261TJ te Blaricum, ingekomen 25 augustus 2026 (zaaknummer OMG 2026-040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vellen van 1 boom op de locatie Kerkpad 4 d, 1261TJ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40568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1 boom op de locatie Kerkpad 4 d, 1261TJ te Blaricum, ingekomen 25 augustus 2026 (zaaknummer OMG 2026-0406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88</meta:user-defined>
    <meta:user-defined meta:name="OVERHEIDop.GmbID/DC.identifier">gmb-2026-405688</meta:user-defined>
    <meta:user-defined meta:name="OVERHEIDop.versieInformatie"/>
  </office:meta>
</office:document-meta>
</file>