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ever je vuurwerk veilig in op 7 septembe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b je nog vuurwerk thuis liggen? Lever het dan gratis in op maandag 7 september. Dat kan anoniem en zonder boete op het evenemententerrein naast McDonald's aan De Boulevard Noord 8 in Bergen op Zoom.</text:p>
            <text:p text:style-name="al"/>
            <text:p text:style-name="al">Sinds 1 augustus 2026 geldt er in Nederland een verbod op bijna al het consumentenvuurwerk. Alleen klein vuurwerk, zoals sterretjes en knalerwten, mag nog worden gebruikt.</text:p>
            <text:p text:style-name="al">Je kunt op 7 september alle soorten vuurwerk inleveren. Ook vuurwerk dat al langer verboden is. Het vuurwerk wordt daarna veilig afgevoerd en vernietigd.</text:p>
            <text:p text:style-name="al"/>
            <text:p text:style-name="al">Bewaar vuurwerk niet thuis. Dat kan gevaarlijk zijn. Gooi vuurwerk ook niet bij het huisvuil en laat het niet op straat achter.</text:p>
            <text:p text:style-name="al">Meer informatie vind je op onze website www.bergenopzoom.nl/vuurwerk of kijk op: www.leverjevuurwerkin.nl en www.rijksove</text:p>
            <text:p text:style-name="al">rheid.nl/vuurwerk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40568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Bergen op Zoo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ergen op Zoom</meta:user-defined>
    <meta:user-defined meta:name="OVERHEID.Gemeente/DCTERMS.publisher">Bergen op Zoom</meta:user-defined>
    <meta:user-defined meta:name="OVERHEID.TaxonomieBeleidsagendaDecentraal/OVERHEID.category">Openbare orde en veiligheid | Organisatie en beleid</meta:user-defined>
    <dc:language>nl</dc:language>
    <meta:user-defined meta:name="OVERHEIDop.locatietype/OVERHEIDop.gebiedsmarkering">Gemeente</meta:user-defined>
    <meta:user-defined meta:name="DC.title">Lever je vuurwerk veilig in op 7 septembe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82</meta:user-defined>
    <meta:user-defined meta:name="OVERHEIDop.GmbID/DC.identifier">gmb-2026-405682</meta:user-defined>
    <meta:user-defined meta:name="OVERHEIDop.versieInformatie"/>
  </office:meta>
</office:document-meta>
</file>