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e gebruik openbare ruimte (portaal over de weg 31-08-2026 tm 05-10-2026)), Thialfweg nabij nummer 44 te Heerenveen (stoe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e gebruik openbare ruimte (portaal over de weg 31-08-2026 t/m 05-10-2026)) op het perceel Thialfweg nabij nummer 44 te Heerenveen (stoep) (24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56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5303</meta:user-defined>
    <dc:language>nl</dc:language>
    <meta:user-defined meta:name="OVERHEIDop.locatietype/OVERHEIDop.gebiedsmarkering">Lijn</meta:user-defined>
    <meta:user-defined meta:name="DC.title">AANVRAAG OMGEVINGSVERGUNNING, tijdelijke gebruik openbare ruimte (portaal over de weg 31-08-2026 tm 05-10-2026)), Thialfweg nabij nummer 44 te Heerenveen (stoep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79</meta:user-defined>
    <meta:user-defined meta:name="OVERHEIDop.GmbID/DC.identifier">gmb-2026-405679</meta:user-defined>
    <meta:user-defined meta:name="OVERHEIDop.versieInformatie"/>
  </office:meta>
</office:document-meta>
</file>