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Almeloseweg 76a 7671RG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7903</text:p>
            <text:p text:style-name="common-al">
            <text:span text:style-name="nadrukvet">Verzonden: </text:span>05-06-2024</text:p>
            <text:p text:style-name="common-al">
            <text:span text:style-name="nadrukvet">Waar:</text:span> Almeloseweg 76a 7671RG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4056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965</meta:user-defined>
    <meta:user-defined meta:name="DCTERMS.abstract">ophogen van de grond/landbodem - Almeloseweg Vriezenv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Almeloseweg 76a 7671RG Vriezenveen, geaccepteerd. De publicatie van deze melding heeft abusievelijk niet eerder plaatsgevonden. Met deze kennisgeving wordt dit hersteld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67</meta:user-defined>
    <meta:user-defined meta:name="OVERHEIDop.GmbID/DC.identifier">gmb-2026-405667</meta:user-defined>
    <meta:user-defined meta:name="OVERHEIDop.versieInformatie"/>
  </office:meta>
</office:document-meta>
</file>