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chulpweg 425 3084N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431</text:span>/<text:span text:style-name="nadrukvet">2026070802144</text:span>, heeft ontvangen voor de Bouwactiviteit (omgevingsplan). <text:span text:style-name="nadrukcur">(Grondslag: Omgevingswet, artikel 5.1)</text:span></text:p>
            <text:p text:style-name="common-al">De aanvraag betreft het wijzigen van een tuinhuisje op de VTV op de locatie Schulpweg 425 3084N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563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3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31</meta:user-defined>
    <meta:user-defined meta:name="DCTERMS.abstract">het wijzigen van een tuinhuisje op de VTV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chulpweg 425 3084NH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39</meta:user-defined>
    <meta:user-defined meta:name="OVERHEIDop.GmbID/DC.identifier">gmb-2026-405639</meta:user-defined>
    <meta:user-defined meta:name="OVERHEIDop.versieInformatie"/>
  </office:meta>
</office:document-meta>
</file>