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rommelmarkt op 13-09-2026 1e Landdwarsstraat, 1e Landdwarsstraa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1e Landdwarsstraat Alkmaar<text:span text:style-name="nadrukvet">; </text:span>het organiseren van een buurtrommelmarkt op 13-09-2026 1e Landdwarsstraat</text:p>
            <text:p text:style-name="common-al">
            
          </text:p>
            <text:p text:style-name="common-al">Datum ontvangst: 20-08-2026</text:p>
            <text:p text:style-name="last-al">Zaaknummer: 0000140237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63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2374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rommelmarkt op 13-09-2026 1e Landdwarsstraat, 1e Landdwarsstraat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35</meta:user-defined>
    <meta:user-defined meta:name="OVERHEIDop.GmbID/DC.identifier">gmb-2026-405635</meta:user-defined>
    <meta:user-defined meta:name="OVERHEIDop.versieInformatie"/>
  </office:meta>
</office:document-meta>
</file>