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met buitenplanse omgevingsplanactiviteit (BOPA) verleend voor het bouwen van 13 woningen en realiseren uitwegen op de locatie Weltevredenweg 3, 5, 6, 7, 8, 9, 11, 13, 15, 17, 19, 7384GA Wilp en Rijksstraatweg 61A, 61B, 7384AC Wilp</text:p>
      <text:section text:name="zakelijke-mededeling_id1-3-2" text:style-name="zakelijke-mededeling">
        <text:section text:name="zakelijke-mededeling-tekst_id1-3-2-1" text:style-name="zakelijke-mededeling-tekst">
          <text:section text:name="tekst_id1-3-2-1-1" text:style-name="tekst">
            <text:p text:style-name="common-al">Datum besluit: 26 augustus 2026</text:p>
            <text:p text:style-name="common-al">Kenmerk: Z2026-00000904</text:p>
            <text:p text:style-name="common-al"/>
            <text:p text:style-name="common-al">Dit besluit gaat over het vergunnen van een activiteit die in strijd is met de algemene regels van het Omgevingsplan gemeente Voorst. Daarom wordt een vergunning verleend voor een Buitenplanse omgevingsplanactiviteit (BOPA). De vergunning wordt verleend voor het realiseren van een hoofdgebouw buiten het bouwvlak waardoor het hoofdgebouw ook te breed wordt op het adres Weltevredenweg 8 te Wilp.</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7 oktober 2026</text:span> bij ons binnen zijn.</text:p>
            <text:p text:style-name="common-al">
            <text:span text:style-name="nadrukcur">Voorlopige voorziening</text:span>
          </text:p>
            <text:p text:style-name="common-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40563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3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3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0904</meta:user-defined>
    <meta:user-defined meta:name="DCTERMS.abstract">Weltevredenweg 3, 5, 6, 7, 8, 9, 11, 13, 15, 17, 19, 7384GA Wilp en Rijksstraatweg 61A, 61B, 7384AC Wilp</meta:user-defined>
    <dc:language>nl</dc:language>
    <meta:user-defined meta:name="OVERHEIDop.locatietype/OVERHEIDop.gebiedsmarkering">Vlak</meta:user-defined>
    <meta:user-defined meta:name="DC.title">Omgevingsvergunning met buitenplanse omgevingsplanactiviteit (BOPA) verleend voor het bouwen van 13 woningen en realiseren uitwegen op de locatie Weltevredenweg 3, 5, 6, 7, 8, 9, 11, 13, 15, 17, 19, 7384GA Wilp en Rijksstraatweg 61A, 61B, 7384AC Wilp</meta:user-defined>
    <meta:user-defined meta:name="DCTERMS.W3CDTF/DCTERMS.available">2026-08-28</meta:user-defined>
    <meta:user-defined meta:name="DCTERMS.W3CDTF/OVERHEIDop.jaargang">2026</meta:user-defined>
    <meta:user-defined meta:name="OVERHEIDop.publicationIssue">405631</meta:user-defined>
    <meta:user-defined meta:name="OVERHEIDop.GmbID/DC.identifier">gmb-2026-405631</meta:user-defined>
    <meta:user-defined meta:name="OVERHEIDop.versieInformatie"/>
  </office:meta>
</office:document-meta>
</file>