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genda bezwaarschriftencommissie </text:p>
      <text:section text:name="regeling_id1-3-2" text:style-name="regeling">
        <text:section text:name="aanhef_id1-3-2-1" text:style-name="aanhef">
          <text:section text:name="preambule_id1-3-2-1-1" text:style-name="preambule">
            <text:p text:style-name="al">Kennisgeving voor het houden van hoorzittingen van de adviescom­missie voor de be­zwaarschriften op <text:span text:style-name="nadrukvet">maandag</text:span><text:span text:style-name="nadrukvet">7 september</text:span><text:span text:style-name="nadrukvet">2026</text:span> vanaf 14.00 uur in kamer 1.52 van het stadskantoor Jacob Obrechtlaan 4 te Bergen op Zoom.  </text:p>
            <text:p text:style-name="al">
            <text:span text:style-name="nadrukvet">Agenda</text:span>
          </text:p>
            <text:p text:style-name="al">
            <text:span text:style-name="nadrukvet">14.00</text:span>
            <text:span text:style-name="nadrukvet">uur</text:span> Bezwaarschriften gericht tegen het besluit van het college van burgemeester en wethouders van de gemeente Bergen op Zoom d.d. 24 april 2026 strekkende tot verlening van een omgevingsvergunning voor het transformeren van een winkel met bovenwoning naar vijf woningen op de locatie Burgemeester van Hasseltstraat 80, 80a en 80b en Zuid-Oostsingel 28 en 28a te Bergen op Zoom. </text:p>
            <text:p text:style-name="al">
            <text:span text:style-name="nadrukvet">14:45 uur</text:span> Bezwaarschrift gericht tegen het verkeersbesluit van het college van burgemeester en wethouders van de gemeente Bergen op Zoom d.d. 9 april 2026 om parkeerplaatsen ter hoogte van de locatie Olympialaan 51 te Bergen op Zoom aan te wijzen als locatie voor het uitsluitend laden van elektrische voertuigen door het plaatsen van een verkeersbord. </text:p>
            <text:p text:style-name="al">
            <text:span text:style-name="nadrukvet">15:15 uur</text:span>  Bezwaarschrift gericht tegen het besluit van het college van burgemeester en wethouders van de gemeente Bergen op Zoom d.d. 26 maart 2026 strekkende tot de verlening van een omgevingsvergunning voor het herbouwen van een supermarkt op de locatie Noordgeest 16 te Bergen op Zoom.</text:p>
            <text:p text:style-name="al">Tijdens deze openbare hoorzitting kunnen de mensen die bezwaar hebben gemaakt en andere betrokkenen hun mening geven en hun bezwaren toelicht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56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Agenda bezwaarschriftencommissie</meta:user-defined>
    <meta:user-defined meta:name="DCTERMS.W3CDTF/DCTERMS.available">2026-08-28</meta:user-defined>
    <meta:user-defined meta:name="DCTERMS.W3CDTF/OVERHEIDop.jaargang">2026</meta:user-defined>
    <meta:user-defined meta:name="OVERHEIDop.publicationIssue">405629</meta:user-defined>
    <meta:user-defined meta:name="OVERHEIDop.GmbID/DC.identifier">gmb-2026-405629</meta:user-defined>
    <meta:user-defined meta:name="OVERHEIDop.versieInformatie"/>
  </office:meta>
</office:document-meta>
</file>