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Amstel 135 1018E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aanbrengen van onverlichte reclame aan de voorgevel van het gebouw</text:p>
            <text:p text:style-name="common-al">Zaakadres: Amstel 135 1018EN Amsterdam</text:p>
            <text:p text:style-name="common-al">Datum ontvangst: 21-08-2026</text:p>
            <text:p text:style-name="common-al">Zaaknummer: Z2026-037744</text:p>
            <text:p text:style-name="common-al">DSO-nummer: 2026082100272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5627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627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627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37744</meta:user-defined>
    <meta:user-defined meta:name="DCTERMS.abstract">aanbrengen van onverlichte reclame aan de voorgevel van het gebouw</meta:user-defined>
    <dc:language>nl</dc:language>
    <meta:user-defined meta:name="OVERHEIDop.locatietype/OVERHEIDop.gebiedsmarkering">Punt</meta:user-defined>
    <meta:user-defined meta:name="DC.title">Aanvraag omgevingsvergunning Amstel 135 1018EN Amsterdam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5627</meta:user-defined>
    <meta:user-defined meta:name="OVERHEIDop.GmbID/DC.identifier">gmb-2026-405627</meta:user-defined>
    <meta:user-defined meta:name="OVERHEIDop.versieInformatie"/>
  </office:meta>
</office:document-meta>
</file>