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ilderdijkstraat 190-3 1053L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de zolderbergingen naar 2 appartementen</text:p>
            <text:p text:style-name="common-al">Zaakadres: Bilderdijkstraat 190-3 1053LE Amsterdam</text:p>
            <text:p text:style-name="common-al">Datum ontvangst: 13-07-2026</text:p>
            <text:p text:style-name="common-al">Zaaknummer: Z2026-030974</text:p>
            <text:p text:style-name="common-al">DSO-nummer: 202607130198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60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0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0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974</meta:user-defined>
    <meta:user-defined meta:name="DCTERMS.abstract">omzetten van de zolderbergingen naar 2 appartement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ilderdijkstraat 190-3 1053LE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04</meta:user-defined>
    <meta:user-defined meta:name="OVERHEIDop.GmbID/DC.identifier">gmb-2026-405604</meta:user-defined>
    <meta:user-defined meta:name="OVERHEIDop.versieInformatie"/>
  </office:meta>
</office:document-meta>
</file>