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Stalbergweg 80 en 80A, 5913BS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Stalbergweg 80 en 80A, 5913BS Venlo</text:span>
          </text:p>
            <text:p text:style-name="common-al">Voor het gedeeltelijk slopen (intern) bakkerij i.v.m. verbouwing naar appartementen</text:p>
            <text:p text:style-name="common-al">Afrondingsbrief verzonden op 26 augustus 2026;</text:p>
            <text:p text:style-name="common-al">Kenmerk Z2026-04188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40560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4188</meta:user-defined>
    <meta:user-defined meta:name="DCTERMS.abstract">Betreft: Melding op locatie Stalbergweg 80 en 80A, 5913BS Venlo</meta:user-defined>
    <dc:language>nl</dc:language>
    <meta:user-defined meta:name="OVERHEIDop.locatietype/OVERHEIDop.gebiedsmarkering">Vlak</meta:user-defined>
    <meta:user-defined meta:name="DC.title">Geaccepteerde sloopmelding - Stalbergweg 80 en 80A, 5913BS Venlo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00</meta:user-defined>
    <meta:user-defined meta:name="OVERHEIDop.GmbID/DC.identifier">gmb-2026-405600</meta:user-defined>
    <meta:user-defined meta:name="OVERHEIDop.versieInformatie"/>
  </office:meta>
</office:document-meta>
</file>