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evenementenvergunning - 21-11-2026 en 22-11-2025 Spectulaas - Kermis en Sinterklaasshow  - Steeg 9, 5482WN Schijndel	</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Meierijstad heeft op 26 augustus 2026 besloten om een aangevraagde evenementenvergunning voor het adres Steeg 9, 5482WN Schijndel te verlenen. </text:p>
            <text:p text:style-name="common-al"/>
            <text:p text:style-name="common-al">
            <text:span text:style-name="nadrukvet"> Gegevens aanvraag</text:span>
          </text:p>
            <text:p text:style-name="common-al"> Omschrijving: 21-11-2026 en 22-11-2025 Spectulaas - Kermis en Sinterklaasshow </text:p>
            <text:p text:style-name="common-al"> Locatie: Steeg 9, 5482WN Schijndel</text:p>
            <text:p text:style-name="common-al"> Zaaknummer: VEV-2026-3758</text:p>
            <text:p text:style-name="common-al"> Verzenddatum van het besluit: 26-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de burgemeester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VEV-2026-3758.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40559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59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59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EV-2026-3758</meta:user-defined>
    <meta:user-defined meta:name="DCTERMS.abstract">Gemeente Meierijstad - te verlenen - evenementenvergunning - 21-11-2026 en 22-11-2025 Spectulaas - Kermis en Sinterklaasshow  - Steeg 9, 5482WN Schijndel</meta:user-defined>
    <dc:language>nl</dc:language>
    <meta:user-defined meta:name="OVERHEIDop.locatietype/OVERHEIDop.gebiedsmarkering">Adres</meta:user-defined>
    <meta:user-defined meta:name="DC.title">Gemeente Meierijstad - te verlenen - evenementenvergunning - 21-11-2026 en 22-11-2025 Spectulaas - Kermis en Sinterklaasshow  - Steeg 9, 5482WN Schijndel</meta:user-defined>
    <meta:user-defined meta:name="DCTERMS.W3CDTF/DCTERMS.available">2026-08-28</meta:user-defined>
    <meta:user-defined meta:name="DCTERMS.W3CDTF/OVERHEIDop.jaargang">2026</meta:user-defined>
    <meta:user-defined meta:name="OVERHEIDop.publicationIssue">405592</meta:user-defined>
    <meta:user-defined meta:name="OVERHEIDop.GmbID/DC.identifier">gmb-2026-405592</meta:user-defined>
    <meta:user-defined meta:name="OVERHEIDop.versieInformatie"/>
  </office:meta>
</office:document-meta>
</file>