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ntheffing verleend, Verwulft 1 2011GJ Haarlem, 0392-2026-0132730, een filmopname voor de Speelfilm Woiski, op 15-07-2026 t/m 17-09-2026 van 11:00 – 23:00 uur,  verzonden 26-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richten aan: Burgemeester en wethouders van Gemeente Haarlem, (p/a) Postbus 511, 2003 PB in Haarlem,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0559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59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59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arlem</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392-2026-0132730</meta:user-defined>
    <meta:user-defined meta:name="DCTERMS.abstract">een filmopname voor de Speelfilm Woiski</meta:user-defined>
    <dc:language>nl</dc:language>
    <meta:user-defined meta:name="OVERHEIDop.locatietype/OVERHEIDop.gebiedsmarkering">Punt</meta:user-defined>
    <meta:user-defined meta:name="OVERHEIDop.locatietype/OVERHEIDop.gebiedsmarkering">Punt</meta:user-defined>
    <meta:user-defined meta:name="DC.title">Gemeente Haarlem, ontheffing verleend, Verwulft 1 2011GJ Haarlem, 0392-2026-0132730, een filmopname voor de Speelfilm Woiski, op 15-07-2026 t/m 17-09-2026 van 11:00 – 23:00 uur,  verzonden 26-08-2026</meta:user-defined>
    <meta:user-defined meta:name="DCTERMS.W3CDTF/DCTERMS.available">2026-08-28</meta:user-defined>
    <meta:user-defined meta:name="DCTERMS.W3CDTF/OVERHEIDop.jaargang">2026</meta:user-defined>
    <meta:user-defined meta:name="OVERHEIDop.publicationIssue">405591</meta:user-defined>
    <meta:user-defined meta:name="OVERHEIDop.GmbID/DC.identifier">gmb-2026-405591</meta:user-defined>
    <meta:user-defined meta:name="OVERHEIDop.versieInformatie"/>
  </office:meta>
</office:document-meta>
</file>