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incidentele festiviteit De Stallen op 20 september 2026 ter hoogte van Koemarkt 54, 1441DD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augustus 2026 heeft de gemeente een melding incidentele festiviteit De Stallen op 20 september 2026 ter hoogte van Koemarkt 54, 1441DD Purmerend ontvangen. De melding is geregistreerd onder zaaknummer Z2026-00003538. De melding betreft:</text:p>
            <text:list text:style-name="id1-3-2-1-1-2">
              <text:list-item text:style-override="id1-3-2-1-1-2-1">
                <text:number>•</text:number>
                <text:p text:style-name="al">Het organiseren van een incidentele festiviteit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557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538</meta:user-defined>
    <meta:user-defined meta:name="DCTERMS.abstract">Betreft: melding op locatie Koemarkt 54, 1441DD Purmerend</meta:user-defined>
    <dc:language>nl</dc:language>
    <meta:user-defined meta:name="OVERHEIDop.locatietype/OVERHEIDop.gebiedsmarkering">Punt</meta:user-defined>
    <meta:user-defined meta:name="DC.title">Melding incidentele festiviteit De Stallen op 20 september 2026 ter hoogte van Koemarkt 54, 1441DD Purmere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73</meta:user-defined>
    <meta:user-defined meta:name="OVERHEIDop.GmbID/DC.identifier">gmb-2026-405573</meta:user-defined>
    <meta:user-defined meta:name="OVERHEIDop.versieInformatie"/>
  </office:meta>
</office:document-meta>
</file>