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Someren, melding Besluit activiteiten leefomgeving, Kraaiendijk 9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Someren​ maakt bekend dat er een melding ingevolge het Besluit activiteiten leefomgeving (Bal) is ontvangen.</text:p>
            <text:p text:style-name="common-al">Bedrijf: Melkveebedrijf Evers &amp; Rooijackers</text:p>
            <text:p text:style-name="common-al">Locatie: Kraaiendijk 9 te Someren-Heide</text:p>
            <text:p text:style-name="common-al">Activiteit: DierenverblijvenVoor: Wijzigen van dieraantallen Datum melding: 10 juli 2026DSO-verzoeknummer: 20260710 00456 000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1766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40555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5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5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Som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1766</meta:user-defined>
    <dc:language>nl</dc:language>
    <meta:user-defined meta:name="OVERHEIDop.locatietype/OVERHEIDop.gebiedsmarkering">Adres</meta:user-defined>
    <meta:user-defined meta:name="DC.title">Gemeente ​Someren, melding Besluit activiteiten leefomgeving, Kraaiendijk 9 te Somer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52</meta:user-defined>
    <meta:user-defined meta:name="OVERHEIDop.GmbID/DC.identifier">gmb-2026-405552</meta:user-defined>
    <meta:user-defined meta:name="OVERHEIDop.versieInformatie"/>
  </office:meta>
</office:document-meta>
</file>