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lengen van de bestaande vergunning met 2 jaar tot medio 2029 (huisvesten), James Wattstraat 25, 1817 D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James Wattstraat 25, 1817 DC Alkmaar<text:span text:style-name="nadrukvet">; </text:span>het verlengen van de bestaande vergunning met 2 jaar tot medio 2029 (huisvesten)</text:p>
            <text:p text:style-name="common-al">
            
          </text:p>
            <text:p text:style-name="common-al">Datum ontvangst: 25-08-2026</text:p>
            <text:p text:style-name="common-al">Zaaknummer: 0000140358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53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3589</meta:user-defined>
    <dc:language>nl</dc:language>
    <meta:user-defined meta:name="OVERHEIDop.locatietype/OVERHEIDop.gebiedsmarkering">Punt</meta:user-defined>
    <meta:user-defined meta:name="DC.title">Omgevingsvergunning aangevraagd: het verlengen van de bestaande vergunning met 2 jaar tot medio 2029 (huisvesten), James Wattstraat 25, 1817 DC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35</meta:user-defined>
    <meta:user-defined meta:name="OVERHEIDop.GmbID/DC.identifier">gmb-2026-405535</meta:user-defined>
    <meta:user-defined meta:name="OVERHEIDop.versieInformatie"/>
  </office:meta>
</office:document-meta>
</file>