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an Aanvraag Omgevingsvergunning Oosterweg 40, 1706 BT Heerhugowaard, Oosterparkweg Zuid 16, 1706 BP Heerhugowaard, Zilvermeeuwpad 21, 1706 EC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van Aanvraag Omgevingsvergunning Oosterweg 40, 1706 BT Heerhugowaard, Oosterparkweg Zuid 16, 1706 BP Heerhugowaard, Zilvermeeuwpad 21, 1706 EC Heerhugowaard</text:span>
          </text:p>
            <text:p text:style-name="common-al">
            
          </text:p>
            <text:p text:style-name="common-al">Op 21-08-2026 hebben wij een aanvraag voor een omgevingsvergunning ontvangen voor het plaatsen van een dakkapel aan de voor- of achterzijde op de locatie Oosterweg 40, 1706 BT Heerhugowaard, Oosterparkweg Zuid 16, 1706 BP Heerhugowaard, Zilvermeeuwpad 21, 1706 EC Heerhugowaard. De aanvraag is geregistreerd onder zaaknummer 1275931.</text:p>
            <text:p text:style-name="common-al">
            
          </text:p>
            <text:p text:style-name="common-al">
            <text:span text:style-name="nadrukvet">De aanvraag wordt getoetst voordat een besluit wordt genomen</text:span>
          </text:p>
            <text:p text:style-name="common-al">
            
          </text:p>
            <text:p text:style-name="common-al">Het besluit op de aanvraag zal hier ook worden gepubliceerd. Als u het niet eens bent met dat besluit kunt u daartegen dan pas bezwaar maken. Tegen een aanvraag kunt u geen bezwaar maken.</text:p>
            <text:p text:style-name="common-al">
            
          </text:p>
            <text:p text:style-name="common-al">
            <text:span text:style-name="nadrukvet">Mail of bel gerust als u nog vragen heeft </text:span>
          </text:p>
            <text:p text:style-name="common-al">
            
          </text:p>
            <text:p text:style-name="last-al">U kunt ons bellen op telefoonnummer (072) 575 55 55 of email naar <text:a xlink:href="mailto:post@dijkenwaard.nl" xlink:type="simple">post@dijken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40553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3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3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7593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van Aanvraag Omgevingsvergunning Oosterweg 40, 1706 BT Heerhugowaard, Oosterparkweg Zuid 16, 1706 BP Heerhugowaard, Zilvermeeuwpad 21, 1706 EC Heerhugowaar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34</meta:user-defined>
    <meta:user-defined meta:name="OVERHEIDop.GmbID/DC.identifier">gmb-2026-405534</meta:user-defined>
    <meta:user-defined meta:name="OVERHEIDop.versieInformatie"/>
  </office:meta>
</office:document-meta>
</file>