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edjesmarkt op 29 augustus 2026 op de locatie Rembrandtlaan 100 te Alblasserdam zaaknummer 9003685600</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melding ontvangen op grond van de APV. De melding is gedaan voor het organiseren van een kleedjesmarkt op 29 augustus 2026 op de locatie Rembrandtlaan 100 te Alblasserdam.</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40553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3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3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Alblasserdam</meta:user-defined>
    <meta:user-defined meta:name="OVERHEIDop.Rubriek/DC.type">omgevingsmeld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een kleedjesmarkt op 29 augustus 2026 op de locatie Rembrandtlaan 100 te Alblasserdam zaaknummer 9003685600</meta:user-defined>
    <meta:user-defined meta:name="DCTERMS.W3CDTF/DCTERMS.available">2026-08-28</meta:user-defined>
    <meta:user-defined meta:name="DCTERMS.W3CDTF/OVERHEIDop.jaargang">2026</meta:user-defined>
    <meta:user-defined meta:name="OVERHEIDop.publicationIssue">405530</meta:user-defined>
    <meta:user-defined meta:name="OVERHEIDop.GmbID/DC.identifier">gmb-2026-405530</meta:user-defined>
    <meta:user-defined meta:name="OVERHEIDop.versieInformatie"/>
  </office:meta>
</office:document-meta>
</file>