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ntheffing verleend, Grote Markt 16 2011RD Haarlem, 0392-2026-0107402, het tappen tijdens het evenement Test event @Vleeshal, op 28-08-2026 van 17:00 uur tot 04:00 uur, 29-08-2026 van 12:00 uur tot 04:00 uur, verzonden 26-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De burgemeester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552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2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2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107402</meta:user-defined>
    <meta:user-defined meta:name="DCTERMS.abstract">het tappen tijdens het evenement Test event @Vleeshal</meta:user-defined>
    <dc:language>nl</dc:language>
    <meta:user-defined meta:name="OVERHEIDop.locatietype/OVERHEIDop.gebiedsmarkering">Punt</meta:user-defined>
    <meta:user-defined meta:name="DC.title">Gemeente Haarlem, ontheffing verleend, Grote Markt 16 2011RD Haarlem, 0392-2026-0107402, het tappen tijdens het evenement Test event @Vleeshal, op 28-08-2026 van 17:00 uur tot 04:00 uur, 29-08-2026 van 12:00 uur tot 04:00 uur, verzonden 26-08-2026</meta:user-defined>
    <meta:user-defined meta:name="DCTERMS.W3CDTF/DCTERMS.available">2026-08-28</meta:user-defined>
    <meta:user-defined meta:name="DCTERMS.W3CDTF/OVERHEIDop.jaargang">2026</meta:user-defined>
    <meta:user-defined meta:name="OVERHEIDop.publicationIssue">405520</meta:user-defined>
    <meta:user-defined meta:name="OVERHEIDop.GmbID/DC.identifier">gmb-2026-405520</meta:user-defined>
    <meta:user-defined meta:name="OVERHEIDop.versieInformatie"/>
  </office:meta>
</office:document-meta>
</file>