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aanbouw en een opbouw, Bruynssteeg 20A 7411LT Deventer,  [Deventer E 13404] Deventer E 13404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Bruynssteeg 20A 7411LT Deventer,[Deventer E 13404] Deventer E 13404</text:p>
            <text:p text:style-name="common-al">
            <text:span text:style-name="nadrukvet">Zaakomschrijving:</text:span> het realiseren van een aanbouw en een opbouw</text:p>
            <text:p text:style-name="common-al">
            <text:span text:style-name="nadrukvet">Zaaknummer:</text:span> Z2026-0000772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72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72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551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51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727</meta:user-defined>
    <meta:user-defined meta:name="DCTERMS.abstract">het realiseren van een aanbouw en een 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aanbouw en een opbouw, Bruynssteeg 20A 7411LT Deventer,  [Deventer E 13404] Deventer E 13404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518</meta:user-defined>
    <meta:user-defined meta:name="OVERHEIDop.GmbID/DC.identifier">gmb-2026-405518</meta:user-defined>
    <meta:user-defined meta:name="OVERHEIDop.versieInformatie"/>
  </office:meta>
</office:document-meta>
</file>