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Havenkade,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gemeente Elburg bericht ontvangen dat de aanvraag om omgevingsvergunning met zaaknummer Z2026-00001325 voor het plaatsen van een beeld op het perceel Havenkade, Elburg is ingetrokken. De aanvraag wordt daarom niet verder behandeld. Het gaat om een aanvraag met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archeologisch monument</text:p>
              </text:list-item>
            </text:list>
            <text:p text:style-name="last-al">Het is niet mogelijk om hiertegen een bezwaarschrift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55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1325</meta:user-defined>
    <meta:user-defined meta:name="DCTERMS.abstract">Betreft: Verzoek ingetrokken op locatie Havenkade, Elburg</meta:user-defined>
    <dc:language>nl</dc:language>
    <meta:user-defined meta:name="OVERHEIDop.locatietype/OVERHEIDop.gebiedsmarkering">Vlak</meta:user-defined>
    <meta:user-defined meta:name="DC.title">Intrekking aanvraag omgevingsvergunning Havenkade, Elbu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09</meta:user-defined>
    <meta:user-defined meta:name="OVERHEIDop.GmbID/DC.identifier">gmb-2026-405509</meta:user-defined>
    <meta:user-defined meta:name="OVERHEIDop.versieInformatie"/>
  </office:meta>
</office:document-meta>
</file>