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optoppen en uitbouwen (achterzijde) van het pand, Berenkoog 29 A, 1822 BH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Berenkoog 29 A, 1822 BH Alkmaar<text:span text:style-name="nadrukvet">; </text:span>het optoppen en uitbouwen (achterzijde) van het pand</text:p>
            <text:p text:style-name="common-al">
            
          </text:p>
            <text:p text:style-name="common-al">Datum ontvangst: 26-08-2026</text:p>
            <text:p text:style-name="common-al">Zaaknummer: 0000140358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55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3585</meta:user-defined>
    <dc:language>nl</dc:language>
    <meta:user-defined meta:name="OVERHEIDop.locatietype/OVERHEIDop.gebiedsmarkering">Punt</meta:user-defined>
    <meta:user-defined meta:name="DC.title">Omgevingsvergunning aangevraagd: het optoppen en uitbouwen (achterzijde) van het pand, Berenkoog 29 A, 1822 BH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07</meta:user-defined>
    <meta:user-defined meta:name="OVERHEIDop.GmbID/DC.identifier">gmb-2026-405507</meta:user-defined>
    <meta:user-defined meta:name="OVERHEIDop.versieInformatie"/>
  </office:meta>
</office:document-meta>
</file>