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houden van een loterij op 19 september 2026 op de locatie Van Eesterensingel 131 te Alblasserdam zaaknummer 900369661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houden van een loterij op 19 september 2026 op de locatie Van Eesterensingel 131 te Alblasserdam.</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0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40549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houden van een loterij op 19 september 2026 op de locatie Van Eesterensingel 131 te Alblasserdam zaaknummer 9003696610</meta:user-defined>
    <meta:user-defined meta:name="DCTERMS.W3CDTF/DCTERMS.available">2026-08-28</meta:user-defined>
    <meta:user-defined meta:name="DCTERMS.W3CDTF/OVERHEIDop.jaargang">2026</meta:user-defined>
    <meta:user-defined meta:name="OVERHEIDop.publicationIssue">405496</meta:user-defined>
    <meta:user-defined meta:name="OVERHEIDop.GmbID/DC.identifier">gmb-2026-405496</meta:user-defined>
    <meta:user-defined meta:name="OVERHEIDop.versieInformatie"/>
  </office:meta>
</office:document-meta>
</file>