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Charloisse Hoofd 277 3087XB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7-07-2026</text:span> een aanvraag voor een omgevingsvergunning, met kenmerk <text:span text:style-name="nadrukvet">Z2026-009302</text:span>/<text:span text:style-name="nadrukvet">2026070701097</text:span>, heeft ontvangen voor de Bouwactiviteit (omgevingsplan), Bouwactiviteit (technisch). <text:span text:style-name="nadrukcur">(Grondslag: Omgevingswet, artikel 5.1)</text:span></text:p>
            <text:p text:style-name="common-al">De aanvraag betreft het renoveren van de buitengevels van een bestaand woongebouw 'De Kroon' op de locatie Charloisse Hoofd 277 3087XB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05489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48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48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302</meta:user-defined>
    <meta:user-defined meta:name="DCTERMS.abstract">het renoveren van de buitengevels van een bestaand woongebouw 'De Kroon'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Charloisse Hoofd 277 3087XB Rotterda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489</meta:user-defined>
    <meta:user-defined meta:name="OVERHEIDop.GmbID/DC.identifier">gmb-2026-405489</meta:user-defined>
    <meta:user-defined meta:name="OVERHEIDop.versieInformatie"/>
  </office:meta>
</office:document-meta>
</file>