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Hittekamp 33, 3956RE Leersum, aanbouw achtergevel gelijk maken met keuken/garage (RX2026-00002100, 2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Hittekamp 33, 3956RE Leersum, aanbouw achtergevel gelijk maken met keuken/garage (RX2026-00002100, 25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548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8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8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100</meta:user-defined>
    <meta:user-defined meta:name="DCTERMS.abstract">Hittekamp 33, 3956RE Leersum, aanbouw achtergevel gelijk maken met keuken/garage (RX2026-00002100, 25 augustus 2026)</meta:user-defined>
    <dc:language>nl</dc:language>
    <meta:user-defined meta:name="OVERHEIDop.locatietype/OVERHEIDop.gebiedsmarkering">Vlak</meta:user-defined>
    <meta:user-defined meta:name="DC.title">Gemeente Utrechtse Heuvelrug, ingediende aanvraag omgevingsvergunning - Hittekamp 33, 3956RE Leersum, aanbouw achtergevel gelijk maken met keuken/garage (RX2026-00002100, 25 augustus 2026)</meta:user-defined>
    <meta:user-defined meta:name="DCTERMS.W3CDTF/DCTERMS.available">2026-08-28</meta:user-defined>
    <meta:user-defined meta:name="DCTERMS.W3CDTF/OVERHEIDop.jaargang">2026</meta:user-defined>
    <meta:user-defined meta:name="OVERHEIDop.publicationIssue">405487</meta:user-defined>
    <meta:user-defined meta:name="OVERHEIDop.GmbID/DC.identifier">gmb-2026-405487</meta:user-defined>
    <meta:user-defined meta:name="OVERHEIDop.versieInformatie"/>
  </office:meta>
</office:document-meta>
</file>