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plaatsen van een dakkapel op voor- en achterdakvlak van de woning , Scholten-Hofmansbrink 7, 7152 JJ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6 augustus 2026 een besluit genomen op de aanvraag met zaaknummer Z2026-00000846 voor het plaatsen van een dakkapel op voor- en achterdakvlak van de woning op locatie Scholten-Hofmansbrink 7, 7152 JJ Eibergen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547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7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7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46</meta:user-defined>
    <meta:user-defined meta:name="DCTERMS.abstract">Betreft:  Besluit op locatie Scholten-Hofmansbrink 7, 7152JJ Eibergen</meta:user-defined>
    <dc:language>nl</dc:language>
    <meta:user-defined meta:name="OVERHEIDop.locatietype/OVERHEIDop.gebiedsmarkering">Vlak</meta:user-defined>
    <meta:user-defined meta:name="DC.title">Toestemming voor plaatsen van een dakkapel op voor- en achterdakvlak van de woning , Scholten-Hofmansbrink 7, 7152 JJ Eiberg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77</meta:user-defined>
    <meta:user-defined meta:name="OVERHEIDop.GmbID/DC.identifier">gmb-2026-405477</meta:user-defined>
    <meta:user-defined meta:name="OVERHEIDop.versieInformatie"/>
  </office:meta>
</office:document-meta>
</file>