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vergunning verleend, t.h.v. Grote Markt 18 2011RD Haarlem, 0392-2026-0106603, het evenement Test Event @ Vleeshal, op 28-08-2026 van 17:00 uur tot 22:00 uur Diner, 28-08-2026 van 22:00 uur tot 04:00 uur Clubavond, 29-08-2026 van 12:00 tot 17:00 uur Tiny Techno, 29-08-2026 van 18:30 tot 21:00 uur Theatervoorstelling, 29-08-2026 van 22:00 uur tot 04:00 uur Clubavond, verzonden 26-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De burgemeester van Gemeente Haarlem, (p/a)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546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6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6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392-2026-0106603</meta:user-defined>
    <meta:user-defined meta:name="DCTERMS.abstract">het evenement Test Event @ Vleeshal</meta:user-defined>
    <dc:language>nl</dc:language>
    <meta:user-defined meta:name="OVERHEIDop.locatietype/OVERHEIDop.gebiedsmarkering">Punt</meta:user-defined>
    <meta:user-defined meta:name="DC.title">Gemeente Haarlem, vergunning verleend, t.h.v. Grote Markt 18 2011RD Haarlem, 0392-2026-0106603, het evenement Test Event @ Vleeshal, op 28-08-2026 van 17:00 uur tot 22:00 uur Diner, 28-08-2026 van 22:00 uur tot 04:00 uur Clubavond, 29-08-2026 van 12:00 tot 17:00 uur Tiny Techno, 29-08-2026 van 18:30 tot 21:00 uur Theatervoorstelling, 29-08-2026 van 22:00 uur tot 04:00 uur Clubavond, verzonden 26-08-2026</meta:user-defined>
    <meta:user-defined meta:name="DCTERMS.W3CDTF/DCTERMS.available">2026-08-28</meta:user-defined>
    <meta:user-defined meta:name="DCTERMS.W3CDTF/OVERHEIDop.jaargang">2026</meta:user-defined>
    <meta:user-defined meta:name="OVERHEIDop.publicationIssue">405466</meta:user-defined>
    <meta:user-defined meta:name="OVERHEIDop.GmbID/DC.identifier">gmb-2026-405466</meta:user-defined>
    <meta:user-defined meta:name="OVERHEIDop.versieInformatie"/>
  </office:meta>
</office:document-meta>
</file>