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zwembad, tuinhuis en damwand beschoeiing aan de Achter de Hoven 270, 8933 CX Leeuwarden (OV-2026-039436)</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realiseren van een zwembad, tuinhuis en damwand beschoeiing aan de Achter de Hoven 270, 8933 CX Leeuwarden. Bij ons geregistreerd onder kenmerk: OV-2026-03943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25-08-2026. De gemeente Leeuwarden neemt daarover waarschijnlijk voor 20-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545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5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5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436</meta:user-defined>
    <dc:language>nl</dc:language>
    <meta:user-defined meta:name="OVERHEIDop.locatietype/OVERHEIDop.gebiedsmarkering">Punt</meta:user-defined>
    <meta:user-defined meta:name="DC.title">Aanvraag omgevingsvergunning voor het realiseren van een zwembad, tuinhuis en damwand beschoeiing aan de Achter de Hoven 270, 8933 CX Leeuwarden (OV-2026-039436)</meta:user-defined>
    <meta:user-defined meta:name="DCTERMS.W3CDTF/DCTERMS.available">2026-08-28</meta:user-defined>
    <meta:user-defined meta:name="DCTERMS.W3CDTF/OVERHEIDop.jaargang">2026</meta:user-defined>
    <meta:user-defined meta:name="OVERHEIDop.publicationIssue">405456</meta:user-defined>
    <meta:user-defined meta:name="OVERHEIDop.GmbID/DC.identifier">gmb-2026-405456</meta:user-defined>
    <meta:user-defined meta:name="OVERHEIDop.versieInformatie"/>
  </office:meta>
</office:document-meta>
</file>