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door het plaatsen van een dakkapel op het voordakvlak, Wageningenstraat 36 2152 AP Nieuw-Vennep, DSO-nummer: 2026082401062, Zaaknummer: 0394137428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24-08-2026 de volgende aanvraag te hebben ontvangen voor een omgevingsvergunning:</text:p>
            <text:p text:style-name="common-al">het vergroten van de woning door het plaatsen van een dakkapel op het voordakvlak, Wageningenstraat 36 2152 AP Nieuw-Venne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545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42890</meta:user-defined>
    <meta:user-defined meta:name="DCTERMS.abstract">het vergroten van de woning door het plaatsen van een dakkapel op het voordakvlak</meta:user-defined>
    <dc:language>nl</dc:language>
    <meta:user-defined meta:name="OVERHEIDop.locatietype/OVERHEIDop.gebiedsmarkering">Vlak</meta:user-defined>
    <meta:user-defined meta:name="DC.title">Ingediende aanvraag omgevingsvergunning, het vergroten van de woning door het plaatsen van een dakkapel op het voordakvlak, Wageningenstraat 36 2152 AP Nieuw-Vennep, DSO-nummer: 2026082401062, Zaaknummer: 03941374289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55</meta:user-defined>
    <meta:user-defined meta:name="OVERHEIDop.GmbID/DC.identifier">gmb-2026-405455</meta:user-defined>
    <meta:user-defined meta:name="OVERHEIDop.versieInformatie"/>
  </office:meta>
</office:document-meta>
</file>