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ijk​, melding Besluit activiteiten leefomgeving, Dorpstraat 117​​ te ​Luyk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Bergeijk​ maakt bekend dat er een melding ingevolge het Besluit activiteiten leefomgeving (Bal) is ontvangen.</text:p>
            <text:p text:style-name="common-al">Bedrijf: Hopveld Advies B.V. </text:p>
            <text:p text:style-name="common-al">Locatie: ​ ​​Dorpstraat 117 te ​Luyksgestel</text:p>
            <text:p text:style-name="common-al">Activiteit: milieubelastende activiteit saneren van de bodem en milieubelastende activiteit graven in bodem met een kwaliteit boven de interventiewaarde bodemkwaliteit</text:p>
            <text:p text:style-name="common-al">Voor: het saneren van de bodem voor het verwijderen van zware metalen en asbest</text:p>
            <text:p text:style-name="common-al">Datum melding: 17 augustus 2026 </text:p>
            <text:p text:style-name="common-al">DSO-verzoeknummer: 2026081700490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136 en Z-2026-013137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40545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5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5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136</meta:user-defined>
    <dc:language>nl</dc:language>
    <meta:user-defined meta:name="OVERHEIDop.locatietype/OVERHEIDop.gebiedsmarkering">Adres</meta:user-defined>
    <meta:user-defined meta:name="DC.title">Gemeente Bergeijk​, melding Besluit activiteiten leefomgeving, Dorpstraat 117​​ te ​Luyksgest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54</meta:user-defined>
    <meta:user-defined meta:name="OVERHEIDop.GmbID/DC.identifier">gmb-2026-405454</meta:user-defined>
    <meta:user-defined meta:name="OVERHEIDop.versieInformatie"/>
  </office:meta>
</office:document-meta>
</file>