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kappen van twee bomen (herplanting), t.h.v. Leeuwenbekstraat 31,35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.h.v. Leeuwenbekstraat 31,35, Alkmaar<text:span text:style-name="nadrukvet">; </text:span>het kappen van twee bomen (herplanting)</text:p>
            <text:p text:style-name="common-al">
            
          </text:p>
            <text:p text:style-name="common-al">Datum ontvangst: 25-08-2026</text:p>
            <text:p text:style-name="common-al">Zaaknummer: 00001403577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544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4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4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403577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 aangevraagd: het kappen van twee bomen (herplanting), t.h.v. Leeuwenbekstraat 31,35, Alkmaa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45</meta:user-defined>
    <meta:user-defined meta:name="OVERHEIDop.GmbID/DC.identifier">gmb-2026-405445</meta:user-defined>
    <meta:user-defined meta:name="OVERHEIDop.versieInformatie"/>
  </office:meta>
</office:document-meta>
</file>