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en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text:span>
          </text:p>
            <text:p text:style-name="al">Burgemeester en wethouders geven kennis van het feit dat onderstaande personen met onbekende bestemming zijn vertrokken van het adres waarop zij in Breda staan ingeschreven. Als gevolg hiervan hebben burgemeester en wethouders, met inachtneming van de geldende bepalingen uit de Wet basisregistratie personen, ambtshalve besloten tot opneming van het gegeven van vertrek van deze ingezetenen uit Nederland.</text:p>
            <text:p text:style-name="al">In onderstaande lijst is de datum van het besluit opgenomen. Het besluit is gestuurd naar het adres dat als laatste bekend is van deze personen.</text:p>
            <text:p text:style-name="al"/>
            <text:p text:style-name="al">S.A. Babatunde, geboren 10 mei 1993, datum besluit 19 augustus 2026 </text:p>
            <text:p text:style-name="al">Y. Hassan, geboren 3 december 1992, datum besluit 19 augustus 2026 </text:p>
            <text:p text:style-name="al">L. Konovalova, geboren 26 september 1967, datum 19 augustus 2026 </text:p>
            <text:p text:style-name="al">M. Blanco Aguado, geboren 30 mei 2004, datum besluit 19 augustus 2026</text:p>
            <text:p text:style-name="al">H. Battich, geboren 2 december 1999, datum besluit 19 augustus 2026 </text:p>
            <text:p text:style-name="al">J.C. Dolmans, geboren 21 januari 1989, datum besluit 19 augustus 2026 </text:p>
            <text:p text:style-name="al">A.J. Malik, geboren 11 mei 1993, datum besluit 19 augustus 2026</text:p>
            <text:p text:style-name="al">L. Śmiłek, geboren 23 maart 2016, geboren 19 augustus 2026 </text:p>
            <text:p text:style-name="al">O. Myrza, geboren 18 april 2002, datum besluit 19 augustus 2026</text:p>
            <text:p text:style-name="al">E. Yener, geboren 24 september 1982, datum besluit 20 augustus 2026</text:p>
            <text:p text:style-name="al">A. Rieznichenko, geboren 4 juni 1997, datum besluit 24 augustus 2026</text:p>
            <text:p text:style-name="al">M.E. Ellström, geboren 8 augustus 1996, datum besluit 24 augustus 2026</text:p>
            <text:p text:style-name="al">A.H. Shawish, geboren 24 augustus 1996, , datum besluit 25 augustus 2026</text:p>
            <text:p text:style-name="al">G. Rodrigues de Almeida, geboren 6 september 2005, datum besluit 25 augustus 2026</text:p>
            <text:p text:style-name="al"/>
            <text:p text:style-name="al">
            <text:span text:style-name="nadrukvet">Rechtsmiddelen</text:span>
          </text:p>
            <text:p text:style-name="al">Het is voor belanghebbenden mogelijk om tegen de hierboven genoemde besluiten op grond van de Algemene wet bestuursrecht een bezwaarschrift in te dienen. Dit moet binnen zes weken na de datum van het besluit schriftelijk ingediend worden en gericht zijn aan burgemeester en wethouders van de gemeente Breda, t.a.v. Adviescommissie bezwaarschriften, Postbus 90156, 4800 RH te Breda. De datum van het besluit staat voor elke belanghebbende in bovenstaande lijst. </text:p>
            <text:p text:style-name="al">In het ondertekende bezwaarschrift moet het volgende zijn opgenomen:</text:p>
            <text:p text:style-name="al">• naam, adres, telefoonnummer en e-mailadres;</text:p>
            <text:p text:style-name="al">• de datum waarop het bezwaarschrift wordt ingediend;</text:p>
            <text:p text:style-name="al">• een omschrijving van het besluit waartegen bezwaar wordt gemaakt (nummer Gemeenteblad);</text:p>
            <text:p text:style-name="al">• de redenen waarom bezwaar wordt gemaakt.</text:p>
            <text:p text:style-name="al">Als het bezwaarschrift door iemand anders dan de belanghebbende wordt ingediend, moet een volmacht worden meegestuurd. </text:p>
            <text:p text:style-name="al">Het bezwaarschrift kan ook per elektronisch formulier worden verzonden. Dit formulier is te vinden op www.breda.nl. Daar is ook meer informatie over bezwaarschriften te le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4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Ambtshalve uitschrijvingen uit de Basisregistratie personen (BRP)</meta:user-defined>
    <meta:user-defined meta:name="DCTERMS.W3CDTF/DCTERMS.available">2026-08-28</meta:user-defined>
    <meta:user-defined meta:name="DCTERMS.W3CDTF/OVERHEIDop.jaargang">2026</meta:user-defined>
    <meta:user-defined meta:name="OVERHEIDop.publicationIssue">405441</meta:user-defined>
    <meta:user-defined meta:name="OVERHEIDop.GmbID/DC.identifier">gmb-2026-405441</meta:user-defined>
    <meta:user-defined meta:name="OVERHEIDop.versieInformatie"/>
  </office:meta>
</office:document-meta>
</file>