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mbrandtplein 19 1017C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constructie ten behoeve van zonwering op het bestaande dakterras op de eerste verdieping aan het Rembrandtplein </text:p>
            <text:p text:style-name="common-al">Zaakadres: Rembrandtplein 19 1017CT Amsterdam</text:p>
            <text:p text:style-name="common-al">Datum ontvangst: 21-08-2026</text:p>
            <text:p text:style-name="common-al">Zaaknummer: Z2026-037741</text:p>
            <text:p text:style-name="common-al">DSO-nummer: 20260821005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4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7741</meta:user-defined>
    <meta:user-defined meta:name="DCTERMS.abstract">plaatsen van een constructie ten behoeve van zonwering op het bestaande terras op de eerste verdieping aan het Rembrandtplein (zie ook BWT 3363791)</meta:user-defined>
    <dc:language>nl</dc:language>
    <meta:user-defined meta:name="OVERHEIDop.locatietype/OVERHEIDop.gebiedsmarkering">Punt</meta:user-defined>
    <meta:user-defined meta:name="DC.title">Aanvraag omgevingsvergunning Rembrandtplein 19 1017CT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33</meta:user-defined>
    <meta:user-defined meta:name="OVERHEIDop.GmbID/DC.identifier">gmb-2026-405433</meta:user-defined>
    <meta:user-defined meta:name="OVERHEIDop.versieInformatie"/>
  </office:meta>
</office:document-meta>
</file>