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ondiusstraat 50A 3021N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7-07-2026</text:span> een aanvraag voor een omgevingsvergunning, met kenmerk <text:span text:style-name="nadrukvet">Z2026-009341</text:span>/<text:span text:style-name="nadrukvet">2026070701639</text:span>, heeft ontvangen voor de Bouwactiviteit (omgevingsplan). <text:span text:style-name="nadrukcur">(Grondslag: Omgevingswet, artikel 5.1)</text:span></text:p>
            <text:p text:style-name="common-al">De aanvraag betreft het aanpassen van de voorgevel waarbij drie bestaande kozijnen worden vervangen en twee nieuwe gevelopeningen onder de ramen worden gemaakt op de locatie Hondiusstraat 50A 3021NM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543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3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3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341</meta:user-defined>
    <meta:user-defined meta:name="DCTERMS.abstract">het aanpassen van de voorgevel waarbij drie bestaande kozijnen worden vervangen en twee nieuwe gevelopeningen onder de ramen worden gemaak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ondiusstraat 50A 3021NM Rot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32</meta:user-defined>
    <meta:user-defined meta:name="OVERHEIDop.GmbID/DC.identifier">gmb-2026-405432</meta:user-defined>
    <meta:user-defined meta:name="OVERHEIDop.versieInformatie"/>
  </office:meta>
</office:document-meta>
</file>